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data-style-name="N0" style:family="table-cell" style:name="ce2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Audien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Date Issued</text:p>
          </table:table-cell>
          <table:table-cell table:style-name="ce1" office:value-type="string" calcext:value-type="string">
            <text:p>Date Modified</text:p>
          </table:table-cell>
          <table:table-cell table:style-name="ce1" office:value-type="string" calcext:value-type="string">
            <text:p>Extent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Temporal Coverage</text:p>
          </table:table-cell>
          <table:table-cell table:style-name="ce1" office:value-type="string" calcext:value-type="string">
            <text:p>Bibliographic Citation</text:p>
          </table:table-cell>
          <table:table-cell table:style-name="ce1" office:value-type="string" calcext:value-type="string">
            <text:p>Rights Holder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Pages</text:p>
          </table:table-cell>
          <table:table-cell table:style-name="ce1" office:value-type="string" calcext:value-type="string">
            <text:p>Based near</text:p>
          </table:table-cell>
          <table:table-cell table:style-name="ce1" office:value-type="string" calcext:value-type="string">
            <text:p>Made</text:p>
          </table:table-cell>
          <table:table-cell table:style-name="ce1" office:value-type="string" calcext:value-type="string">
            <text:p>Maker</text:p>
          </table:table-cell>
          <table:table-cell table:style-name="ce1" office:value-type="string" calcext:value-type="string">
            <text:p>Depiction</text:p>
          </table:table-cell>
          <table:table-cell table:style-name="ce1" office:value-type="string" calcext:value-type="string">
            <text:p>Funded by</text:p>
          </table:table-cell>
          <table:table-cell table:style-name="ce1" office:value-type="string" calcext:value-type="string">
            <text:p>Birthday</text:p>
          </table:table-cell>
          <table:table-cell table:style-name="ce1" office:value-type="string" calcext:value-type="string">
            <text:p>Original Format</text:p>
          </table:table-cell>
          <table:table-cell table:style-name="ce1" office:value-type="string" calcext:value-type="string">
            <text:p>Location</text:p>
          </table:table-cell>
          <table:table-cell table:style-name="ce1" office:value-type="string" calcext:value-type="string">
            <text:p>Physical Dimensions</text:p>
          </table:table-cell>
          <table:table-cell table:style-name="ce1" office:value-type="string" calcext:value-type="string">
            <text:p>Local URL</text:p>
          </table:table-cell>
          <table:table-cell table:style-name="ce1" office:value-type="string" calcext:value-type="string">
            <text:p>Materials</text:p>
          </table:table-cell>
          <table:table-cell table:style-name="ce1" office:value-type="string" calcext:value-type="string">
            <text:p>Birthplace</text:p>
          </table:table-cell>
          <table:table-cell table:style-name="ce1" office:value-type="string" calcext:value-type="string">
            <text:p>Death Date</text:p>
          </table:table-cell>
          <table:table-cell table:style-name="ce1" office:value-type="string" calcext:value-type="string">
            <text:p>Occupation</text:p>
          </table:table-cell>
          <table:table-cell table:style-name="ce1" office:value-type="string" calcext:value-type="string">
            <text:p>Bibliography</text:p>
          </table:table-cell>
          <table:table-cell table:style-name="ce1" office:value-type="string" calcext:value-type="string">
            <text:p>Tag</text:p>
          </table:table-cell>
          <table:table-cell table:style-name="ce1" office:value-type="string" calcext:value-type="string">
            <text:p>Motivated by</text:p>
          </table:table-cell>
          <table:table-cell table:style-name="ce1" office:value-type="string" calcext:value-type="string">
            <text:p>Value</text:p>
          </table:table-cell>
          <table:table-cell table:style-name="ce1" office:value-type="string" calcext:value-type="string">
            <text:p>Etymology</text:p>
          </table:table-cell>
          <table:table-cell table:style-name="ce1" office:value-type="string" calcext:value-type="string">
            <text:p>State</text:p>
          </table:table-cell>
          <table:table-cell table:style-name="ce1" office:value-type="string" calcext:value-type="string">
            <text:p>FIPS Code</text:p>
          </table:table-cell>
          <table:table-cell table:style-name="ce1" office:value-type="string" calcext:value-type="string">
            <text:p>State ID</text:p>
          </table:table-cell>
          <table:table-cell table:style-name="ce1" office:value-type="string" calcext:value-type="string">
            <text:p>Location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Number</text:p>
          </table:table-cell>
        </table:table-row>
        <table:table-row table:style-name="ro1">
          <table:table-cell table:style-name="ce1" office:value-type="string" calcext:value-type="string">
            <text:p>https://ramapo-dh-s.omeka.net/s/landmarks/item/9551</text:p>
          </table:table-cell>
          <table:table-cell table:style-name="ce1" office:value-type="string" calcext:value-type="string">
            <text:p>bibo:Slideshow</text:p>
          </table:table-cell>
          <table:table-cell table:style-name="ce1" office:value-type="string" calcext:value-type="string">
            <text:p>Writing Women’s History</text:p>
            <text:p>2020 Candy Brown Holocaust and Human Rights Educators Conference</text:p>
          </table:table-cell>
          <table:table-cell table:style-name="ce1" office:value-type="string" calcext:value-type="string">
            <text:p>Colman, Penny</text:p>
          </table:table-cell>
          <table:table-cell table:style-name="ce1" table:number-columns-repeated="2"/>
          <table:table-cell table:style-name="ce1" office:value-type="string" calcext:value-type="string">
            <text:p>Webb, Matthew</text:p>
          </table:table-cell>
          <table:table-cell table:style-name="ce1" table:number-columns-repeated="8"/>
          <table:table-cell table:style-name="ce1" office:value-type="string" calcext:value-type="string">
            <text:p>CC BY</text:p>
          </table:table-cell>
          <table:table-cell table:style-name="ce1" office:value-type="string" calcext:value-type="string">
            <text:p>Candy Brown Holocaust and Human Rights Educators Conference Attendees</text:p>
          </table:table-cell>
          <table:table-cell table:style-name="ce1" office:value-type="string" calcext:value-type="string">
            <text:p>2020-07</text:p>
          </table:table-cell>
          <table:table-cell table:style-name="ce1" office:value-type="string" calcext:value-type="string">
            <text:p>2020-07-28</text:p>
          </table:table-cell>
          <table:table-cell table:style-name="ce1" table:number-columns-repeated="36"/>
        </table:table-row>
        <table:table-row table:style-name="ro1">
          <table:table-cell table:style-name="ce2" office:value-type="string" calcext:value-type="string">
            <text:p>https://ramapo-dh-s.omeka.net/s/landmarks/item/9537</text:p>
          </table:table-cell>
          <table:table-cell table:style-name="ce2" office:value-type="string" calcext:value-type="string">
            <text:p>bibo:Slideshow</text:p>
          </table:table-cell>
          <table:table-cell table:style-name="ce2" office:value-type="string" calcext:value-type="string">
            <text:p>The Women of Englewood: A Retrospective Account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8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14-03</text:p>
          </table:table-cell>
          <table:table-cell table:style-name="ce2" office:value-type="string" calcext:value-type="string">
            <text:p>2014-03-12</text:p>
          </table:table-cell>
          <table:table-cell table:style-name="ce2" table:number-columns-repeated="36"/>
        </table:table-row>
        <table:table-row table:style-name="ro1">
          <table:table-cell table:style-name="ce2" office:value-type="string" calcext:value-type="string">
            <text:p>https://ramapo-dh-s.omeka.net/s/landmarks/item/9505</text:p>
          </table:table-cell>
          <table:table-cell table:style-name="ce2" office:value-type="string" calcext:value-type="string">
            <text:p>bibo:Slideshow</text:p>
          </table:table-cell>
          <table:table-cell table:style-name="ce2" office:value-type="string" calcext:value-type="string">
            <text:p>Elizabeth Cady Stanton &amp; Historical Landmarks: A Virtual Road Trip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8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table:number-columns-repeated="2" office:value-type="string" calcext:value-type="string">
            <text:p>2020</text:p>
          </table:table-cell>
          <table:table-cell table:style-name="ce2" table:number-columns-repeated="36"/>
        </table:table-row>
        <table:table-row table:style-name="ro1">
          <table:table-cell table:style-name="ce2" office:value-type="string" calcext:value-type="string">
            <text:p>https://ramapo-dh-s.omeka.net/s/landmarks/item/9494</text:p>
          </table:table-cell>
          <table:table-cell table:style-name="ce2" office:value-type="string" calcext:value-type="string">
            <text:p>bibo:Slideshow</text:p>
          </table:table-cell>
          <table:table-cell table:style-name="ce2" office:value-type="string" calcext:value-type="string">
            <text:p>Breaking the Chains: the Crusade of Dorothea Lynde Dix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8"/>
          <table:table-cell table:style-name="ce2" office:value-type="string" calcext:value-type="string">
            <text:p>CC BY</text:p>
          </table:table-cell>
          <table:table-cell table:style-name="ce2" table:number-columns-repeated="39"/>
        </table:table-row>
        <table:table-row table:style-name="ro1">
          <table:table-cell table:style-name="ce2" office:value-type="string" calcext:value-type="string">
            <text:p>https://ramapo-dh-s.omeka.net/s/landmarks/item/918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e Sessions, Marker, March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7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Zane, Grav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Patience Wright, Plaque, May 200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3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herine Wormeley, Grave, January 1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1-0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anny Bullock Workman, Grave, May 6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ehitable Woods, Grave, December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ee Sim Wong, Grave, April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's Rights National Historical Park, Dedication, July 31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7-3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's Rights National Historical Park, Signage, June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's Museum, Building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 of the Mayflower, Memorial, June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6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's History Month, Marker, April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's Gold Tapestry, Art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an Suffrage Movement in Texas, Marker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an's Club, Signage, April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an's Club, Signage, March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's Christian Temperance Union, Memorial, December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ohn Winslow, Plaque, August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innemucca, Signage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ances E. Willard, Memorial, April 4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ances E. Willard, House, Septem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9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5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ances E. Willard, Statu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Gertrude Vanderbuilt Whitney, Statue, August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Narcissa Whitman, Marker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White, House, September 200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3-09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Cabot Wheelwright, Museum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ercy Otis Warren, House, August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ercy Otis, Warren, Grave, August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a B. Warner, Plaque, Octo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7"/>
          <table:table-cell table:style-name="ce2" office:value-type="string" calcext:value-type="string">
            <text:p>Colman, Penny</text:p>
          </table:table-cell>
          <table:table-cell table:style-name="ce2" table:number-columns-repeated="5"/>
          <table:table-cell table:style-name="ce2" office:value-type="string" calcext:value-type="string">
            <text:p>1999-10</text:p>
          </table:table-cell>
          <table:table-cell table:style-name="ce2" table:number-columns-repeated="37"/>
        </table:table-row>
        <table:table-row table:style-name="ro1">
          <table:table-cell table:style-name="ce2" office:value-type="string" calcext:value-type="string">
            <text:p>https://ramapo-dh-s.omeka.net/s/landmarks/item/904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usan and Anna B. Warner, House, Octo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4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 Whitney, Grave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 Whitney, Memorial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se Amalie Tvede Waerenskjold, Marker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len Hardin Walworth, Marker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ila Acheson Wallace, Building, June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ggie Lena Walker, Plaque, Novem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ggie Lena Walker, House, Novem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dam C.J. Walker, House, September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9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dam C.J. Walker, Grave, March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illian Wald, Grave, June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3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Ishita and Iyra, Statue, January 10, 200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2-01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Vietnam Women's Memorial Project, Memorial, November 11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Van Lew, Grave and Memorial, April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guerite Sinkler Valk, Memorial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rs. Andreas Ueland, Portrait Bas-Relief, February 27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2-2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ice Huckert Tubbs, Grav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ice Huckert Tubbs, Hous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rriet Tubman, Plaque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2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rriet Tubman, Grave, June 15,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6-1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ojourner Truth, Bust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len Murray, Marker, August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aura Towne, Marker, August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oanna Troutman, Grave, August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elen Towle, Memorial, March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ara A. Thummel, Plaque, May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uth S. Thompson, Marker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ila W. Thompson, Plaque, January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1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Texas Woman's University, sign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uisa Tetrazzini, Memorial, April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arilla Taylor, Grave, March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Ida B. Wells-Barnett, House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ie Tallent, Hous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ugusta Pierce Tabor Opera House, Building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ucinda Hinsdale Stone, Memorial, August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herine Stinson, Display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herine Stinson, Building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900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herine Stinson, Plaque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Stanton, Grave, February 28,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2-2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Stanton, Grave, August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Stanton, House, August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Stanton, Marker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Stanton, Bust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taley Dawn, Art, Octo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ophie Smith, House, December 200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3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e Shelley, Grave Memorial, Nov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9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e Shelley, Display, November 5,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11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e Sessions, Statue and Plaque, March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anet Scudder, Sculpture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eborah Sampson Garnnett, Memorial, N.D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eborah Sampson Garnnett, Grav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The Witch House, Hous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alem Witch Trial Tercentenary Memorial, Memorial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acajawea, Grave and Memorial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8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lorence Rena Sabin M.D., Statue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a Royall, Grave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etsy Ross, Grave, September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9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etsy Ross, House, September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9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eanor Roosevelt, Portrait Bas-Relief, April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eanor Roosevelt, House, March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eanor Roosevelt, Statue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eanor Roosevelt, Signage, May 200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2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r. Martha Ripley, Plaque, February 27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2-2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Peggy Rockefeller, Plaque, October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7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tha Jane Roberts, Grav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6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Vinnie Ream, Grave, May 7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6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eannette Rankin, Statue, February 24,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2-2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6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ice Huyler Ramsey, Grave, May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6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donna of the Trails, Memorial, April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6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ollie Pitcher, Memorial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6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 Pinckey, Hous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6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ances Perkins, Grav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5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ances Perkins, Display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5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ances Perkins, Building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5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ie Smith Peck, Grav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5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ice Paul, Hous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5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ice Paul, Bust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5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achel Pattison, Grave and Memorial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5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ucy Parsons, Grav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4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harlie Parkhurst, Grave, April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4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Occoquan Workhouse, Building, January 10, 200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2-01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4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panish-American War Nurses Memorial, Memorial, May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3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ebecca Nurse, Memorial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3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ebecca Nurse, Grav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2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ebecca Nurse, House and Signag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2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dith Nierenberg, Signage, March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2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aura Jane Musser, Signag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1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illy Barr Munro, Grave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1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ucretia Mott, Bust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90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other's Day (Anna Jarvis), Memorial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9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sther Hobart Morris, Home, February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8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sther Hobart Morris, Statue, February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8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sther Hobart Morris, Statue, February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7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ia Mitchell, Bust, August 200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2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7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. Warner Mills, Grav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6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omen In Military Service, Memorial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5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United We Stand, Memorial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5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emorial Bell Tower, Memorial, May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4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Golda Meir, Hous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4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garet McCormik, Signage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4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Ann McClintock, House, May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4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a Maxwell, Grave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2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iddy Mason, Memorial, March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1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olley Madison, Plaque, January 10, 200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2-01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1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lara Maass, Signage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1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Lyon, Grave, December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0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bel Dodge Luhan, Building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80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ybil Ludington, Memorial, February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9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owell Mill Workers, Memorial, Novem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9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ouise Loeb, Plaque, October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9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elva Lockwood, Grave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9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Linn, Grave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8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braham Lincoln, Marker, April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8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adie Likens, Memorial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8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Ida Lewis, Grave, January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7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ebbeca H. Lambert, Memorial, April 4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7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arah Kemble Knight, Building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7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ue Kling, Grave, January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7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Dixon Kies, Grave, March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7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lanche Kennedy, Grave, March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6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"Mother" Joseph Pariseau, Statue, February 24,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2-2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6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arbara Charline Jordan, Grave, August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6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"Mother" Harris Jones, Display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5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"Mother" Harris Jones, Signage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4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"Mother" Harris Jones, Grav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4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delaide Johnson, Plaque, February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3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enny Lake, Marker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3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Jemison, Marker and Statue, October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3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ances Wisebart Jacobs, Marker, Ma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3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Hutchinson Jackson, Grave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2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Irma Louisa Cody Garlow, Hotel, Ma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2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e Hutchinson, Building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2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e Hutchinson, Statu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71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Zora Neale Hurston, Grave, April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7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a Vaughn Hyatt Huntington, Site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7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inerva Hamilton Hoyt, Signage , April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6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ulia Ward Howe, Plaqu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6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inda Howard, Art, July,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5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ou Henry Hoover, Building, April 3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5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uth Hirshberg, Plaque, Ma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5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guerite Higgins Hall, Grave, May 7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5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 Heiser, Grave, May 7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4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Phoebe Elizabeth Apperson Hearst, Portrait Bust, April 2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4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Phoebe Elizabeth Apperson Hearst, Signage, April 2,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4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ymarket Martyrs Memorial, Memorial, August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4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"Mollie" Garrett Hay, Grave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3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nid Annenburg Haupt, Building, October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3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nnah Hunter Handy Memorial, Memorial, May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3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ornelia Hancock, Building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2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ophronia Hall, Grave, April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2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harlot Mabridth Hall, Grave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1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harlot Mabridth Hall, Rose Garden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60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harlot Mabridth Hall, Building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9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ll of Fame, Bust, August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9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lorence Griswold, House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8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ily Griffith, Grave, Jul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8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ily Griffith, Art, Jul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7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ily Griffith, Building, Jul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7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ose O'Neal Greenhow, Marker, March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7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ose O'Neal Greenhow, Grave, March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6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Glenna Goodacre, Statue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6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ma Goldman, Grave, August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5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ma Goldman, Grave, January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5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uth M. Gardiner, Grave, ND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5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tilda Joslyn Gage, Grave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3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ull Circle, Memorial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2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Pauline Cushman Fryer, Grave, April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2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arbara Fritchie, Memorial, June 30,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6-3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2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heila Frahm, Plaqu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1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ustina Ford, Statu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1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harlotte Forten, Grave, Octo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0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Gurley Flynn, Grave, September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9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50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ice Cunningham Fletcher, Memorial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9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irst Ladies of Laramie, Building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9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iriam A. Ferguson, Marker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9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Ferguson, Building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8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emale Medical College, Marker, October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8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qual Rights Amendment , Marker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8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mira, Marker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7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aura Speed Elliott, Building, May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7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mie Eisenhower, House, December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7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ma Edwards, Marker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6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Baker Glover Eddy, Marker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6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Earhart, Statue, March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5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Earhart, Memorial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5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Earhart, Statu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4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Earhart, Memorial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2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Earhart, Hous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2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usan Wilkerson Dickinson, Grave, ND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1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ily Dickinson, House, December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1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mily Dickinson, Grave, December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1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Dyer, Statu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0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Isadora Duncan, Plaque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40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elen Douglass, Grav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9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redrick Douglass, Grav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9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orothy Doughty, Art, April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9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onner Party, Memorial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8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Ruth Anne Dodge, Memorial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8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orothea Lynde Dix, Building, April 199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1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7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orothea Lynde Dix, Grave, April 199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1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7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orothea Lynde Dix, Memorial, July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7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issenters' Row, Graves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7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atherine Bryan Dill, Building, December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7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Genevieve DeColomont, Plaqu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6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ane Arminda Delano, Memorial, April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6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ane Armindo Delano, Statue, April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6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ane Arminda Delano, Grave, April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5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Virginia Dare, Memorial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5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AR, Memorial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5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Patton Crockett, Grave, December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4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Prudence Crandall, Building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3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otta Crabtree, Memorial, April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2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owgirl Hall of Fame, Museum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2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ate T. Cory, Grave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2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Cochran Corbin, Plaque, October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1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garet Cochran Corbin, Memorial, October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1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Ina Donna Coolbirth, Plaque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1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usan Contesse, Grave, Ma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30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Elizabeth Jane Colter, Lookout Studio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9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Elizabeth Jane Colter, Watchtower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8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9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nnah Allison Cole, Plaque, May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8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nnah Allison Cole, Marker, May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8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xine Albro, Mural, June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8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illie Hitchcock Coit, Memorial, June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7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ice Cogswell, Memorial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7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aura Clay, Grave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6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eptima Poinsette Clark, Marker, N.D.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5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hipeta, Grave, Jul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5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hipeta, Building, Jul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4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hipeta, Memorial, Jul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4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herry Sisters, Grave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4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arrie Chapman Catt, Grave, Januar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3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illa, Cather, Marker, March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8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3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illa Cather, Building, May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3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illa Cather, Marker, May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3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illa Cather, Building, Ma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2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Willa Cather, Grave, May 1996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6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22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Fannie Cobb Carter, Plaque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9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nnie Jump Cannon, Building, March 1994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4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9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onaldina Cameron, Building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8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oise Butler, Marker, April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8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tha Jane "Calamity" Cannary Burke, Grave, June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7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garet "Molly" Brown, Building, November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7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Clara Brown, Art, July 2001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1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7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Gertrude Knight Britton, Plaque, ND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 table:number-columns-repeated="20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7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Gertrude Mueller Bradley, Grave, October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70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ia "Belle" Boyd, Letter, May 8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6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ia "Belle" Boyd, Building, May 8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6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ia "Belle" Boyd, Grave, May 199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2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6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Nellie Bly, Grave, October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10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5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Jenks Bloomer, Building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5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melia Jenks Bloomer, Grave, November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Bloomer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5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Louise Jonas Block, Grave, May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4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Blackwell, Marker, August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4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lizabeth Bishop, Plaque, April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7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3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Bickerdyke, Statue, December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3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McLeod Bethune, Birthplace and Park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2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McLeod Bethune, Historical Marker, March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3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2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va Belmont, House, July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8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1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McLeod Bethune, Statue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10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lva Belmont, Grave, December 16,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12-1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08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Arabella Wharton Griffith Barlow, Grave, May, 200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3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08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Susan B. Anthony, Grave, June 1999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9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081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Princess Angeline, Grave, August 5,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0-08-05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07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lanche Ames Ames, Grave, January 6, 2002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2002-06-0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07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Grace Abbott, Park, July,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06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Grace Abbott, Grave, July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Webb, Matthew</text:p>
          </table:table-cell>
          <table:table-cell table:style-name="ce2" table:number-columns-repeated="4"/>
          <table:table-cell table:style-name="ce2" office:value-type="string" calcext:value-type="string">
            <text:p>Colman, Penny</text:p>
          </table:table-cell>
          <table:table-cell table:style-name="ce2" table:number-columns-repeated="3"/>
          <table:table-cell table:style-name="ce2" office:value-type="string" calcext:value-type="string">
            <text:p>CC BY</text:p>
          </table:table-cell>
          <table:table-cell table:style-name="ce2"/>
          <table:table-cell table:style-name="ce2" office:value-type="string" calcext:value-type="string">
            <text:p>1995-07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8064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Jane Arminda Delano, Grave, April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 | Webb, Matthew</text:p>
          </table:table-cell>
          <table:table-cell table:style-name="ce2" table:number-columns-repeated="4"/>
          <table:table-cell table:style-name="ce2" office:value-type="string" calcext:value-type="string">
            <text:p>Coleman, Penny</text:p>
          </table:table-cell>
          <table:table-cell table:style-name="ce2" table:number-columns-repeated="5"/>
          <table:table-cell table:style-name="ce2" office:value-type="string" calcext:value-type="string">
            <text:p>1993-04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14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Esther Hobert Morris, Statue (Cheyenne, WY), February 1997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</text:p>
          </table:table-cell>
          <table:table-cell table:style-name="ce2" table:number-columns-repeated="4"/>
          <table:table-cell table:style-name="ce2" office:value-type="string" calcext:value-type="string">
            <text:p>The Penny Colman Collection of Historical Landmarks of Women</text:p>
          </table:table-cell>
          <table:table-cell table:style-name="ce2"/>
          <table:table-cell table:style-name="ce2" office:value-type="string" calcext:value-type="string">
            <text:p>https://ramapo-dh-s.omeka.net/s/landmarks/item/7145</text:p>
          </table:table-cell>
          <table:table-cell table:style-name="ce2" table:number-columns-repeated="3"/>
          <table:table-cell table:style-name="ce2" office:value-type="string" calcext:value-type="string">
            <text:p>1997-0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138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Daughters of the American Revolution, Founders Memorial, November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</text:p>
          </table:table-cell>
          <table:table-cell table:style-name="ce2" table:number-columns-repeated="4"/>
          <table:table-cell table:style-name="ce2" office:value-type="string" calcext:value-type="string">
            <text:p>The Penny Colman Collection of Historical Landmarks of Women</text:p>
          </table:table-cell>
          <table:table-cell table:style-name="ce2"/>
          <table:table-cell table:style-name="ce2" office:value-type="string" calcext:value-type="string">
            <text:p>https://ramapo-dh-s.omeka.net/s/landmarks/item/7136</text:p>
          </table:table-cell>
          <table:table-cell table:style-name="ce2" table:number-columns-repeated="3"/>
          <table:table-cell table:style-name="ce2" office:value-type="string" calcext:value-type="string">
            <text:p>1993-11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122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Kisa Iseri, Japanese American Farmhouse Display, August 2000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</text:p>
          </table:table-cell>
          <table:table-cell table:style-name="ce2" table:number-columns-repeated="4"/>
          <table:table-cell table:style-name="ce2" office:value-type="string" calcext:value-type="string">
            <text:p>The Penny Colman Collection of Historical Landmarks of Women</text:p>
          </table:table-cell>
          <table:table-cell table:style-name="ce2"/>
          <table:table-cell table:style-name="ce2" office:value-type="string" calcext:value-type="string">
            <text:p>https://ramapo-dh-s.omeka.net/s/landmarks/item/7120</text:p>
          </table:table-cell>
          <table:table-cell table:style-name="ce2" table:number-columns-repeated="3"/>
          <table:table-cell table:style-name="ce2" office:value-type="string" calcext:value-type="string">
            <text:p>2000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089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Hall of Fame, Busts, August 1992 *FLAG*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</text:p>
          </table:table-cell>
          <table:table-cell table:style-name="ce2" table:number-columns-repeated="4"/>
          <table:table-cell table:style-name="ce2" office:value-type="string" calcext:value-type="string">
            <text:p>The Penny Colman Collection of Historical Landmarks of Women</text:p>
          </table:table-cell>
          <table:table-cell table:style-name="ce2"/>
          <table:table-cell table:style-name="ce2" office:value-type="string" calcext:value-type="string">
            <text:p>https://ramapo-dh-s.omeka.net/s/landmarks/item/7087</text:p>
          </table:table-cell>
          <table:table-cell table:style-name="ce2" table:number-columns-repeated="3"/>
          <table:table-cell table:style-name="ce2" office:value-type="string" calcext:value-type="string">
            <text:p>1992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083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Colter, Lookout Studio, June 1998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</text:p>
          </table:table-cell>
          <table:table-cell table:style-name="ce2" table:number-columns-repeated="4"/>
          <table:table-cell table:style-name="ce2" office:value-type="string" calcext:value-type="string">
            <text:p>The Penny Colman Collection of Historical Landmarks of Women</text:p>
          </table:table-cell>
          <table:table-cell table:style-name="ce2"/>
          <table:table-cell table:style-name="ce2" office:value-type="string" calcext:value-type="string">
            <text:p>https://ramapo-dh-s.omeka.net/s/landmarks/item/7081</text:p>
          </table:table-cell>
          <table:table-cell table:style-name="ce2" table:number-columns-repeated="3"/>
          <table:table-cell table:style-name="ce2" office:value-type="string" calcext:value-type="string">
            <text:p>1998-06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075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elle Boyd, House Museum, May 8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Hajo, Cathy Moran</text:p>
          </table:table-cell>
          <table:table-cell table:style-name="ce2" table:number-columns-repeated="4"/>
          <table:table-cell table:style-name="ce2" office:value-type="string" calcext:value-type="string">
            <text:p>The Penny Colman Collection of Historical Landmarks of Women</text:p>
          </table:table-cell>
          <table:table-cell table:style-name="ce2"/>
          <table:table-cell table:style-name="ce2" office:value-type="string" calcext:value-type="string">
            <text:p>https://ramapo-dh-s.omeka.net/s/landmarks/item/7042</text:p>
          </table:table-cell>
          <table:table-cell table:style-name="ce2" table:number-columns-repeated="3"/>
          <table:table-cell table:style-name="ce2" office:value-type="string" calcext:value-type="string">
            <text:p>1993-05-08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067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Mary Bickerdyke, Figurative Statue, December 1995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</text:p>
          </table:table-cell>
          <table:table-cell table:style-name="ce2" table:number-columns-repeated="4"/>
          <table:table-cell table:style-name="ce2" office:value-type="string" calcext:value-type="string">
            <text:p>The Penny Colman Collection of Historical Landmarks of Women</text:p>
          </table:table-cell>
          <table:table-cell table:style-name="ce2"/>
          <table:table-cell table:style-name="ce2" office:value-type="string" calcext:value-type="string">
            <text:p>https://ramapo-dh-s.omeka.net/s/landmarks/item/7032</text:p>
          </table:table-cell>
          <table:table-cell table:style-name="ce2" table:number-columns-repeated="3"/>
          <table:table-cell table:style-name="ce2" office:value-type="string" calcext:value-type="string">
            <text:p>1995-1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  <table:table-row table:style-name="ro1">
          <table:table-cell table:style-name="ce2" office:value-type="string" calcext:value-type="string">
            <text:p>https://ramapo-dh-s.omeka.net/s/landmarks/item/7056</text:p>
          </table:table-cell>
          <table:table-cell table:style-name="ce2" office:value-type="string" calcext:value-type="string">
            <text:p>dctype:Image</text:p>
          </table:table-cell>
          <table:table-cell table:style-name="ce2" office:value-type="string" calcext:value-type="string">
            <text:p>Belle Boyd, Reenactment Event, May 22, 1993</text:p>
          </table:table-cell>
          <table:table-cell table:style-name="ce2" office:value-type="string" calcext:value-type="string">
            <text:p>Colman, Penny</text:p>
          </table:table-cell>
          <table:table-cell table:style-name="ce2" table:number-columns-repeated="2"/>
          <table:table-cell table:style-name="ce2" office:value-type="string" calcext:value-type="string">
            <text:p>Sciancalepore, Victoria</text:p>
          </table:table-cell>
          <table:table-cell table:style-name="ce2" table:number-columns-repeated="4"/>
          <table:table-cell table:style-name="ce2" office:value-type="string" calcext:value-type="string">
            <text:p>"Civil War re-enactment planned at Fort Royal," The Daily News Leader. May 21, 1993</text:p>
          </table:table-cell>
          <table:table-cell table:style-name="ce2"/>
          <table:table-cell table:style-name="ce2" office:value-type="string" calcext:value-type="string">
            <text:p>https://ramapo-dh-s.omeka.net/s/landmarks/item/7042</text:p>
          </table:table-cell>
          <table:table-cell table:style-name="ce2" table:number-columns-repeated="3"/>
          <table:table-cell table:style-name="ce2" office:value-type="string" calcext:value-type="string">
            <text:p>1993-05-22</text:p>
          </table:table-cell>
          <table:table-cell table:style-name="ce2" table:number-columns-repeated="18"/>
          <table:table-cell table:style-name="ce2" office:value-type="string" calcext:value-type="string">
            <text:p>35mm Slide</text:p>
          </table:table-cell>
          <table:table-cell table:style-name="ce2" table:number-columns-repeated="18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8T09:52:36+00:00</meta:creation-date>
    <dc:date>2026-08-18T09:52:36+00:00</dc:date>
  </office:meta>
</office:document-meta>
</file>